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itillium Web Black" svg:font-family="Titillium Web Black" style:font-family-generic="system" style:font-pitch="variable" svg:panose-1="0 0 10 0 0 0 0 0 0 0"/>
    <style:font-face style:name="Titillium Web" svg:font-family="Titillium Web" style:font-family-generic="system" style:font-pitch="variable" svg:panose-1="0 0 5 0 0 0 0 0 0 0"/>
    <style:font-face style:name="Yu Mincho" svg:font-family="Yu Mincho" style:font-family-generic="roman"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tillium Web"/>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tillium Web"/>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tillium Web"/>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ard" style:master-page-name="MPF0" style:family="paragraph">
      <style:paragraph-properties fo:margin-top="1.3888in" fo:margin-left="0.6298in" style:page-number="0">
        <style:tab-stops/>
      </style:paragraph-properties>
    </style:style>
    <style:style style:name="P10" style:parent-style-name="Titel" style:family="paragraph">
      <style:paragraph-properties fo:margin-bottom="0.2083in" fo:margin-left="0.6298in">
        <style:tab-stops/>
      </style:paragraph-properties>
    </style:style>
    <style:style style:name="P11" style:parent-style-name="Ondertitel" style:family="paragraph">
      <style:paragraph-properties fo:margin-left="0.6298in">
        <style:tab-stops/>
      </style:paragraph-properties>
    </style:style>
    <style:style style:name="P12" style:parent-style-name="Standaard" style:family="paragraph">
      <style:paragraph-properties fo:margin-top="0.0833in" fo:line-height="100%" fo:background-color="#FFFFFF">
        <style:background-fill draw:fill="solid" draw:fill-color="#FFFFFF"/>
      </style:paragraph-properties>
    </style:style>
    <style:style style:name="T13" style:parent-style-name="Standaardalinea-lettertype" style:family="text">
      <style:text-properties fo:color="#4472C4"/>
    </style:style>
    <style:style style:name="P14" style:parent-style-name="Standaard" style:family="paragraph">
      <style:paragraph-properties fo:break-before="page" fo:margin-top="0.0833in" fo:line-height="100%" fo:background-color="#FFFFFF">
        <style:background-fill draw:fill="solid" draw:fill-color="#FFFFFF"/>
      </style:paragraph-properties>
    </style:style>
    <style:style style:name="P15" style:parent-style-name="Standaard" style:family="paragraph">
      <style:text-properties style:text-underline-type="single" style:text-underline-style="solid" style:text-underline-width="auto" style:text-underline-mode="continuous"/>
    </style:style>
    <style:style style:name="P16" style:parent-style-name="Standaard" style:family="paragraph"/>
    <style:style style:name="P17" style:parent-style-name="Standaard" style:family="paragraph"/>
    <style:style style:name="P18" style:parent-style-name="Standaard" style:family="paragraph"/>
    <style:style style:name="P19" style:parent-style-name="Standaard" style:family="paragraph"/>
    <style:style style:name="P20" style:parent-style-name="Standaard" style:family="paragraph"/>
    <style:style style:name="P21" style:parent-style-name="Standaard" style:family="paragraph"/>
    <style:style style:name="P22" style:parent-style-name="Standaard" style:family="paragraph"/>
    <style:style style:name="P23" style:parent-style-name="Standaard" style:family="paragraph">
      <style:paragraph-properties fo:line-height="100%"/>
      <style:text-properties style:font-name-asian="Yu Gothic Light" style:font-name-complex="Times New Roman" fo:color="#900055" fo:font-size="14pt" style:font-size-asian="14pt" style:font-size-complex="13pt"/>
    </style:style>
    <style:style style:name="P24" style:parent-style-name="Standaard" style:family="paragraph">
      <style:paragraph-properties fo:break-before="page" fo:line-height="100%"/>
    </style:style>
    <style:style style:name="P25" style:parent-style-name="Standaard" style:family="paragraph">
      <style:paragraph-properties fo:break-before="page" fo:line-height="100%"/>
    </style:style>
    <style:style style:name="P26" style:parent-style-name="Lijstalinea" style:family="paragraph"/>
    <style:style style:name="P27" style:parent-style-name="Lijstalinea" style:family="paragraph"/>
    <style:style style:name="P28" style:parent-style-name="Lijstalinea" style:family="paragraph"/>
    <style:style style:name="P29" style:parent-style-name="Lijstalinea" style:family="paragraph"/>
    <style:style style:name="P30" style:parent-style-name="Lijstalinea" style:family="paragraph"/>
    <style:style style:name="P31" style:parent-style-name="Lijstalinea" style:family="paragraph"/>
    <style:style style:name="P32" style:parent-style-name="Lijstalinea" style:family="paragraph"/>
    <style:style style:name="P33" style:parent-style-name="Lijstalinea" style:family="paragraph"/>
    <style:style style:name="P34" style:parent-style-name="Lijstalinea" style:family="paragraph"/>
    <style:style style:name="P35" style:parent-style-name="Lijstalinea" style:family="paragraph"/>
    <style:style style:name="P36" style:parent-style-name="Lijstalinea" style:family="paragraph"/>
    <style:style style:name="P37" style:parent-style-name="Lijstalinea" style:family="paragraph"/>
    <style:style style:name="P38" style:parent-style-name="Lijstalinea" style:family="paragraph"/>
    <style:style style:name="P39" style:parent-style-name="Lijstalinea" style:family="paragraph"/>
    <style:style style:name="P40" style:parent-style-name="Lijstalinea" style:family="paragraph"/>
    <style:style style:name="P41" style:parent-style-name="Lijstalinea" style:family="paragraph"/>
    <style:style style:name="T42" style:parent-style-name="Standaardalinea-lettertype" style:family="text">
      <style:text-properties fo:font-weight="bold" style:font-weight-asian="bold" style:font-weight-complex="bold"/>
    </style:style>
    <style:style style:name="T43" style:parent-style-name="Standaardalinea-lettertype" style:family="text">
      <style:text-properties fo:font-weight="bold" style:font-weight-asian="bold" style:font-weight-complex="bold"/>
    </style:style>
    <style:style style:name="T44" style:parent-style-name="Standaardalinea-lettertype" style:family="text">
      <style:text-properties fo:font-weight="bold" style:font-weight-asian="bold" style:font-weight-complex="bold"/>
    </style:style>
    <style:style style:name="T45" style:parent-style-name="Standaardalinea-lettertype" style:family="text">
      <style:text-properties fo:font-weight="bold" style:font-weight-asian="bold" style:font-weight-complex="bold"/>
    </style:style>
    <style:style style:name="T46" style:parent-style-name="Standaardalinea-lettertype" style:family="text">
      <style:text-properties fo:font-weight="bold" style:font-weight-asian="bold" style:font-weight-complex="bold"/>
    </style:style>
    <style:style style:name="T47" style:parent-style-name="Standaardalinea-lettertype" style:family="text">
      <style:text-properties fo:font-weight="bold" style:font-weight-asian="bold" style:font-weight-complex="bold"/>
    </style:style>
    <style:style style:family="graphic" style:name="a2" style:parent-style-name="Graphics">
      <style:graphic-properties fo:border="0.01042in none" fo:background-color="transparent" style:wrap="run-through" style:run-through="background" fo:clip="rect(1.12618in, 0in, 0.93483in, 0in)" style:horizontal-rel="paragraph" style:vertical-rel="page" style:horizontal-pos="from-left" style:vertical-pos="from-top" draw:decorative="true"/>
    </style:style>
    <style:style style:family="graphic" style:name="a3"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Zwaar">Gemeente Rijssen-Holten</text:span></text:p>
      <text:p text:style-name="P10">Aankondiging</text:p>
      <text:p text:style-name="P11">Meervoudig onderhandse aanbesteding van: Levering AV middelen vergaderruimten<text:s/>gemeente Rijssen-Holten.<draw:frame draw:z-index="251658240" draw:style-name="a2" draw:name="Afbeelding 5" text:anchor-type="paragraph" svg:x="-0.81111in" svg:y="5.78958in" svg:width="8.32292in" svg:height="3.48958in" style:rel-width="scale" style:rel-height="scale"><draw:image xlink:href="media/image3.jpeg" xlink:type="simple" xlink:show="embed" xlink:actuate="onLoad"/><svg:title/><svg:desc/></draw:frame></text:p>
      <text:h text:style-name="P12" text:outline-level="1"><draw:frame draw:z-index="251658241" draw:id="id0" draw:style-name="a3" draw:name="Tekstvak 4" text:anchor-type="paragraph" svg:x="0.59514in" svg:y="9.975in" svg:width="4.13889in" svg:height="0.76736in" style:rel-width="scale" style:rel-height="scale"><draw:text-box><text:p text:style-name="Standaard">Gemeente Rijssen-Holten</text:p><text:p text:style-name="Geenafstand"><text:span text:style-name="T13">23-6-2026</text:span></text:p></draw:text-box><svg:title/><svg:desc/></draw:frame></text:h>
      <text:p text:style-name="P14"/>
      <text:soft-page-break/>
      <text:p text:style-name="Standaard"><text:span text:style-name="Kop3Char">De gemeente Rijssen-Holten is van plan binnenkort te starten met een meervoudig onderhandse aanbesteding conform haar gemeentelijke inkoop- en aanbestedingsbeleid</text:span>. <text:s/></text:p>
      <text:h text:style-name="Kop2" text:outline-level="2">Inleiding</text:h>
      <text:p text:style-name="Standaard">Als onderdeel van de renovatie van het gemeentehuis worden de vergaderruimtes opnieuw ingericht<text:s/>en uitgebreid. De gemeente wil de bestaande audiovisuele voorzieningen vervangen door een uniforme en toekomstbestendige oplossing die optimaal aansluit op hybride samenwerken binnen Microsoft Teams.</text:p>
      <text:h text:style-name="Kop2" text:outline-level="2">De opdracht:</text:h>
      <text:p text:style-name="Standaard">De Gemeente Rijssen-Holten als aanbestedende dienst heeft tot doel door middel van deze meervoudige onderhandse aanbesteding, een overeenkomst te sluiten met één Opdrachtnemer voor de levering van AV middelen t.b.v. de vergaderruimten<text:s/>in het gemeentehuis te Rijssen.</text:p>
      <text:p text:style-name="Standaard"/>
      <text:p text:style-name="Standaard">De opdracht richt zich op het realiseren van een gebruiksvriendelijke vergaderomgeving waarin medewerkers en bezoekers eenvoudig kunnen vergaderen, presenteren en samenwerken, zowel fysiek als digitaal.</text:p>
      <text:p text:style-name="Standaard"/>
      <text:p text:style-name="Standaard">De opdracht betreft de levering, installatie, configuratie en ingebruikname van audiovisuele voorzieningen voor twintig<text:s/>(20)<text:s/>vergaderruimtes binnen het gemeentehuis van Gemeente Rijssen-Holten.</text:p>
      <text:p text:style-name="P15">De opdracht omvat onder meer:</text:p>
      <text:list text:style-name="LFO16" text:continue-numbering="true">
        <text:list-item>
          <text:p text:style-name="P16">audiovisuele apparatuur voor vergaderruimtes;<text:s/></text:p>
        </text:list-item>
        <text:list-item>
          <text:p text:style-name="P17">Microsoft Teams Rooms-oplossingen;<text:s/></text:p>
        </text:list-item>
        <text:list-item>
          <text:p text:style-name="P18">Touch controllers<text:s/>/<text:s/>reserveringspanelen;<text:s/></text:p>
        </text:list-item>
        <text:list-item>
          <text:p text:style-name="P19">installatie, configuratie en testen;<text:s/></text:p>
        </text:list-item>
        <text:list-item>
          <text:p text:style-name="P20">gebruikersinstructie;<text:s/></text:p>
        </text:list-item>
        <text:list-item>
          <text:p text:style-name="P21">documentatie<text:s/>en</text:p>
        </text:list-item>
        <text:list-item>
          <text:p text:style-name="P22">ondersteuning*<text:s/></text:p>
        </text:list-item>
      </text:list>
      <text:p text:style-name="Standaard">De audiovisuele oplossing dient te voldoen aan de eisen uit het Programma van Eisen en moet volledig integreren met de bestaande Microsoft 365-omgeving van de gemeente.</text:p>
      <text:p text:style-name="Standaard"/>
      <text:p text:style-name="Standaard">*)<text:s/>Na oplevering dient ondersteuning beschikbaar te zijn voor het oplossen van storingen, het uitvoeren van software en firmware updates en het bieden van technische ondersteuning gedurende de overeengekomen onderhoudsperiode. Het dagelijks functioneel beheer van de audiovisuele omgeving<text:s/><text:soft-page-break/>blijft de verantwoordelijkheid van Gemeente Rijssen-Holten. De inschrijver beschrijft welke onderhouds en ondersteuningsdiensten worden aangeboden, inclusief de bijbehorende serviceniveaus en responstijden.<text:s/></text:p>
      <text:h text:style-name="Kop2" text:outline-level="2">Buiten de scope van de opdracht</text:h>
      <text:p text:style-name="Standaard">De opdracht omvat geen bouwkundige werkzaamheden, aanpassingen aan de netwerk- of serverinfrastructuur of werkzaamheden aan de Microsoft 365-omgeving, tenzij deze noodzakelijk zijn voor het functioneren van de aangeboden audiovisuele oplossing.</text:p>
      <text:p text:style-name="P23"/>
      <text:h text:style-name="Kop2" text:outline-level="2">Optioneel eenzijdig door aanbestedende dienst te lichten:</text:h>
      <text:p text:style-name="Standaard">Één of meerdere, maar maximaal 5 kleine<text:s/>vergaderruimten<text:s/>kunnen optioneel éénzijdig door de aanbestedende dienst worden gelicht, mits aanvullend budget* kan worden vrijgemaakt.</text:p>
      <text:p text:style-name="Standaard"/>
      <text:p text:style-name="Standaard">*) Indien er gedurende looptijd van deze opdracht of uiterlijk<text:s/>twaalf (12)<text:s/>maanden<text:s/>na<text:s/>datum<text:s/>oplevering,<text:s/>extra budget beschikbaar wordt gesteld door de gemeenteraad, kan de aanbestedende dienst besluiten deze optie te lichten en hiervoor een aparte opdracht te verstrekken aan de beoogd Opdrachtnemer.<text:s/></text:p>
      <text:p text:style-name="Standaard">Indexatie van de tarieven bij inschrijving is dan mogelijk, mits vooraf kenbaar gemaakt aan en goedgekeurd door Opdrachtgever.</text:p>
      <text:h text:style-name="Kop2" text:outline-level="2">Planning werkzaamheden</text:h>
      <text:p text:style-name="Standaard">Fase 1:</text:p>
      <text:p text:style-name="Standaard">Start datum uitvoering werkzaamheden: ma. 02-11-2026</text:p>
      <text:p text:style-name="Standaard">Oplevering: medio<text:s/>december<text:s/>2026</text:p>
      <text:p text:style-name="Standaard"/>
      <text:p text:style-name="Standaard">Fase 2:</text:p>
      <text:p text:style-name="Standaard">Start datum uitvoering werkzaamheden: medio april 2027</text:p>
      <text:p text:style-name="Standaard">Oplevering: medio juli 2027</text:p>
      <text:p text:style-name="P24"/>
      <text:soft-page-break/>
      <text:h text:style-name="Kop2" text:outline-level="2">Eisen deelname</text:h>
      <text:p text:style-name="Standaard">Gemeente Rijssen-Holten hecht waarde aan kwaliteit en veiligheid bij de uitvoering van de opdracht. De inschrijver dient daarom aan te tonen dat de organisatie beschikt over passende maatregelen voor kwaliteitsborging en veilig werken.</text:p>
      <text:h text:style-name="Kop2" text:outline-level="2">Kwaliteitsborging</text:h>
      <text:p text:style-name="Standaard">De inschrijver beschikt over een geldig ISO 9001-certificaat of een aantoonbaar gelijkwaardig kwaliteitssysteem. Met het kwaliteitssysteem toont de inschrijver aan dat bedrijfsprocessen structureel worden beheerst, geëvalueerd en verbeterd. Op verzoek van de gemeente dient de inschrijver een geldig certificaat of gelijkwaardig bewijsstuk te overleggen.</text:p>
      <text:h text:style-name="Kop2" text:outline-level="2">Veiligheid</text:h>
      <text:p text:style-name="Standaard">De werkzaamheden worden uitgevoerd in gemeentelijke gebouwen die tijdens de uitvoering in gebruik blijven. De gemeente verwacht daarom dat werkzaamheden veilig en zorgvuldig worden uitgevoerd.</text:p>
      <text:p text:style-name="Standaard">De inschrijver beschikt bij voorkeur over een geldig VCA-certificaat. Indien de inschrijver niet beschikt over een VCA-certificaat, dient te worden aangetoond op welke wijze veilig werken binnen de organisatie is geborgd en welke maatregelen worden toegepast om risico's tijdens de uitvoering van de werkzaamheden te beheersen.</text:p>
      <text:h text:style-name="Kop2" text:outline-level="2">Microsoft Teams Rooms</text:h>
      <text:p text:style-name="Standaard">De aangeboden audiovisuele oplossing dient volledig gecertificeerd te zijn voor Microsoft Teams Rooms. De inschrijver toont dit aan door middel van productdocumentatie of een verklaring van de fabrikant waaruit blijkt dat de aangeboden oplossing voldoet aan de certificeringseisen van Microsoft.</text:p>
      <text:p text:style-name="P25"/>
      <text:soft-page-break/>
      <text:h text:style-name="Kop3" text:outline-level="3">De planning:</text:h>
      <text:list text:style-name="LFO13" text:continue-numbering="true">
        <text:list-item>
          <text:p text:style-name="P26">Publicatie en aanmelding: dinsdag 30<text:s/>juni 2026 vanaf 06.00 uur t/m maandag<text:s/>6<text:s/>juli 2026 23.59 uur</text:p>
        </text:list-item>
        <text:list-item>
          <text:p text:style-name="P27">Bekendmaking vijfde genodigde (indien van toepassing): woensdag<text:s/>8<text:s/>juli 2026</text:p>
        </text:list-item>
        <text:list-item>
          <text:p text:style-name="P28">Verzenden aanbestedingsstukken via Mercell: maandag<text:s/>13<text:s/>juli 2026 om 10.00 uur</text:p>
        </text:list-item>
        <text:list-item>
          <text:p text:style-name="P29">Uiterste datum stellen vragen: maandag 17 augustus 2026 om 17.00 uur</text:p>
        </text:list-item>
        <text:list-item>
          <text:p text:style-name="P30">Versturen<text:s/>Nota van Inlichtingen: maandag 24 augustus 2026 om 10.00 uur</text:p>
        </text:list-item>
        <text:list-item>
          <text:p text:style-name="P31">Uiterste datum indienen inschrijvingen: vrijdag 4 september 2026 om 17.00 uur</text:p>
        </text:list-item>
        <text:list-item>
          <text:p text:style-name="P32">Beoordeling inschrijvingen: maandag 7 september 2026 t/m vrijdag 18 september 2026</text:p>
        </text:list-item>
        <text:list-item>
          <text:p text:style-name="P33">Definitief<text:s/>datum en<text:s/>tijdstip versturen<text:s/>demonstraties:<text:s/>woensdag 16 september 2026</text:p>
        </text:list-item>
        <text:list-item>
          <text:p text:style-name="P34">Demonstraties inschrijvers: week 38 (21 t/m 25 september 2026, datum en tijdstip n.t.b.)</text:p>
        </text:list-item>
        <text:list-item>
          <text:p text:style-name="P35">Voorgenomen gunningsbeslissing: maandag 28 september 2026 om 10.00 uur</text:p>
        </text:list-item>
        <text:list-item>
          <text:p text:style-name="P36">Start standstill<text:s/>periode: maandag 28 september 2026 om 10.01 uur</text:p>
        </text:list-item>
        <text:list-item>
          <text:p text:style-name="P37">Gunningsbeslissing<text:s/>en<text:s/>tevens<text:s/>opdrachtverlening: maandag 19 oktober 2026 om 10.00 uur</text:p>
        </text:list-item>
        <text:list-item>
          <text:p text:style-name="P38">Start uitvoering werkzaamheden fase 1: maandag 2 november 2026</text:p>
        </text:list-item>
        <text:list-item>
          <text:p text:style-name="P39">Oplevering fase 1: medio<text:s/>december<text:s/>2026</text:p>
        </text:list-item>
        <text:list-item>
          <text:p text:style-name="P40">Start uitvoering werkzaamheden fase 2: medio april 2027</text:p>
        </text:list-item>
        <text:list-item>
          <text:p text:style-name="P41">Oplevering fase 2: medio<text:s/>mei<text:s/>2027</text:p>
        </text:list-item>
      </text:list>
      <text:p text:style-name="Lijstalinea"/>
      <text:p text:style-name="Standaard">Bij deze meervoudig onderhandse aanbesteding zijn maximaal<text:s/>5<text:s/>bedrijven in de gelegenheid gesteld om in te schrijven. Hiervoor zijn inmiddels<text:s/>4<text:s/>bedrijven geselecteerd. Wilt u in aanmerking komen voor de<text:s/><text:span text:style-name="T42">openstaande plaats</text:span>, dan kunt u zich<text:s/><text:span text:style-name="T43">uiterlijk tot en met</text:span><text:s/><text:span text:style-name="T44">maandag<text:s/></text:span><text:span text:style-name="T45">6 juli<text:s/></text:span><text:span text:style-name="T46">2026</text:span><text:s/><text:span text:style-name="T47">aanmelden</text:span>. Dit doet u door het aanmeldformulier in te vullen, ondertekenen en te mailen naar:<text:s/><text:a xlink:href="mailto:aanbesteden@rijssen-holten.nl" office:target-frame-name="_top" xlink:show="replace"><text:span text:style-name="Hyperlink">aanbesteden@rijssen-holten.nl</text:span></text:a><text:s/>onder de vermelding van het bovenstaande nummer en naam van deze aanbesteding.<text:s/></text:p>
      <text:h text:style-name="Kop3" text:outline-level="3">Procedure en gunning</text:h>
      <text:p text:style-name="Standaard">De aanmeldingen worden eerst beoordeeld op geschiktheid van de opgegeven referentie. Indien er twee (2) of meer dan twee (2) geschikte aanmeldingen zijn, wordt uit de lijst van geschikte aanmeldingen geloot of andere methode om te bepalen wie wordt toegelaten tot de aanbestedingsprocedure. De niet-geselecteerde aanmeldingen worden per e-mail op de hoogte gesteld. Na vaststelling van de definitieve lijst van genodigden krijgen alle bedrijven die zijn toegelaten tot de aanbestedingsprocedure gelijktijdig aanbestedingsstukken toegestuurd<text:s/>via ons aanbestedingsplatform Mercell Source to Contract.<text:s/></text:p>
      <text:p text:style-name="Standaard"/>
      <text:p text:style-name="Standaard"><text:span text:style-name="Kop2Char">Er zal worden gegund op:</text:span><text:s/>Gunnen op basis van de Beste Prijs-Kwaliteitverhouding (BPKV), voorheen bekend als EMVI (Economisch Meest Voordelige Inschrijving).</text:p>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itillium Web Black" svg:font-family="Titillium Web Black" style:font-family-generic="system" style:font-pitch="variable" svg:panose-1="0 0 10 0 0 0 0 0 0 0"/>
    <style:font-face style:name="Titillium Web" svg:font-family="Titillium Web" style:font-family-generic="system" style:font-pitch="variable" svg:panose-1="0 0 5 0 0 0 0 0 0 0"/>
    <style:font-face style:name="Yu Mincho" svg:font-family="Yu Mincho" style:font-family-generic="roman"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1666in" fo:margin-bottom="0.3333in"/>
      <style:text-properties style:font-name-asian="Yu Gothic Light" style:font-name-complex="Times New Roman" fo:font-weight="bold" style:font-weight-asian="bold" fo:color="#900055" fo:font-size="20pt" style:font-size-asian="20pt" style:font-size-complex="16pt" fo:hyphenate="false"/>
    </style:style>
    <style:style style:name="Kop2" style:display-name="Kop 2" style:family="paragraph" style:parent-style-name="Standaard" style:next-style-name="Standaard" style:default-outline-level="2">
      <style:paragraph-properties fo:keep-with-next="always" fo:keep-together="always" fo:margin-top="0.25in" fo:margin-bottom="0.0833in"/>
      <style:text-properties style:font-name-asian="Yu Gothic Light" style:font-name-complex="Times New Roman" fo:color="#900055" fo:font-size="14pt" style:font-size-asian="14pt" style:font-size-complex="13pt" fo:hyphenate="false"/>
    </style:style>
    <style:style style:name="Kop3" style:display-name="Kop 3" style:family="paragraph" style:parent-style-name="Standaard" style:next-style-name="Standaard" style:default-outline-level="3">
      <style:paragraph-properties fo:keep-with-next="always" fo:keep-together="always" fo:margin-top="0.1388in"/>
      <style:text-properties style:font-name-asian="Yu Gothic Light" style:font-name-complex="Times New Roman" fo:color="#900055" fo:font-size="12pt" style:font-size-asian="12pt" style:font-size-complex="12pt" fo:hyphenate="false"/>
    </style:style>
    <style:style style:name="Kop4" style:display-name="Kop 4" style:family="paragraph" style:parent-style-name="Standaard" style:next-style-name="Standaard" style:default-outline-level="4">
      <style:paragraph-properties fo:keep-with-next="always" fo:keep-together="always" fo:margin-top="0.0277in"/>
      <style:text-properties style:font-name-asian="Yu Gothic Light" style:font-name-complex="Times New Roman" fo:font-style="italic" style:font-style-asian="italic" style:font-style-complex="italic" fo:hyphenate="false"/>
    </style:style>
    <style:style style:name="Kop5" style:display-name="Kop 5" style:family="paragraph" style:parent-style-name="Standaard" style:next-style-name="Standaard" style:default-outline-level="5">
      <style:paragraph-properties fo:keep-with-next="always" fo:keep-together="always" fo:margin-top="0.0277in"/>
      <style:text-properties style:font-name="Calibri Light" style:font-name-asian="Yu Gothic Light" style:font-name-complex="Times New Roman" fo:color="#2F5496" fo:hyphenate="false"/>
    </style:style>
    <style:style style:name="Standaard" style:display-name="Standaard" style:family="paragraph">
      <style:paragraph-properties fo:line-height="150%"/>
      <style:text-properties fo:color="#000000" fo:font-size="11pt" style:font-size-asian="11pt"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asian="Yu Gothic Light" style:font-name-complex="Times New Roman" fo:font-weight="bold" style:font-weight-asian="bold" fo:color="#900055" fo:font-size="20pt" style:font-size-asian="20pt" style:font-size-complex="16pt"/>
    </style:style>
    <style:style style:name="Kop2Char" style:display-name="Kop 2 Char" style:family="text" style:parent-style-name="Standaardalinea-lettertype">
      <style:text-properties style:font-name-asian="Yu Gothic Light" style:font-name-complex="Times New Roman" fo:color="#900055" fo:font-size="14pt" style:font-size-asian="14pt" style:font-size-complex="13pt"/>
    </style:style>
    <style:style style:name="Stijl1" style:display-name="Stijl1" style:family="paragraph" style:parent-style-name="Kop1" style:next-style-name="Standaard" style:default-outline-level="1">
      <style:text-properties fo:hyphenate="false"/>
    </style:style>
    <style:style style:name="Stijl2" style:display-name="Stijl2" style:family="paragraph" style:parent-style-name="Kop2" style:default-outline-level="2">
      <style:text-properties fo:font-weight="bold" style:font-weight-asian="bold" fo:hyphenate="false"/>
    </style:style>
    <style:style style:name="Stijl1Char" style:display-name="Stijl1 Char" style:family="text" style:parent-style-name="Kop1Char">
      <style:text-properties style:font-name="Titillium Web Black" style:font-name-asian="Yu Gothic Light" style:font-name-complex="Times New Roman" fo:font-weight="bold" style:font-weight-asian="bold" fo:color="#013062" fo:font-size="20pt" style:font-size-asian="20pt" style:font-size-complex="16pt"/>
    </style:style>
    <style:style style:name="Kop3Char" style:display-name="Kop 3 Char" style:family="text" style:parent-style-name="Standaardalinea-lettertype">
      <style:text-properties style:font-name-asian="Yu Gothic Light" style:font-name-complex="Times New Roman" fo:color="#900055" fo:font-size="12pt" style:font-size-asian="12pt" style:font-size-complex="12pt"/>
    </style:style>
    <style:style style:name="Stijl2Char" style:display-name="Stijl2 Char" style:family="text" style:parent-style-name="Kop2Char">
      <style:text-properties style:font-name="Titillium Web" style:font-name-asian="Yu Gothic Light" style:font-name-complex="Times New Roman" fo:font-weight="bold" style:font-weight-asian="bold" fo:color="#013062" fo:font-size="14pt" style:font-size-asian="14pt" style:font-size-complex="13pt"/>
    </style:style>
    <style:style style:name="Stijl3" style:display-name="Stijl3" style:family="paragraph" style:parent-style-name="Kop3" style:default-outline-level="3">
      <style:text-properties fo:font-weight="bold" style:font-weight-asian="bold" fo:hyphenate="false"/>
    </style:style>
    <style:style style:name="Kop4Char" style:display-name="Kop 4 Char" style:family="text" style:parent-style-name="Standaardalinea-lettertype">
      <style:text-properties style:font-name="Titillium Web" style:font-name-asian="Yu Gothic Light" style:font-name-complex="Times New Roman" fo:font-style="italic" style:font-style-asian="italic" style:font-style-complex="italic" fo:color="#000000" fo:font-size="11pt" style:font-size-asian="11pt"/>
    </style:style>
    <style:style style:name="Stijl3Char" style:display-name="Stijl3 Char" style:family="text" style:parent-style-name="Kop3Char">
      <style:text-properties style:font-name="Titillium Web" style:font-name-asian="Yu Gothic Light" style:font-name-complex="Times New Roman" fo:font-weight="bold" style:font-weight-asian="bold" fo:color="#000000" fo:font-size="12pt" style:font-size-asian="12pt" style:font-size-complex="12pt"/>
    </style:style>
    <style:style style:name="Stijl4" style:display-name="Stijl4" style:family="paragraph" style:parent-style-name="Kop4" style:default-outline-level="4">
      <style:text-properties fo:font-size="12pt" style:font-size-asian="12pt" fo:hyphenate="false"/>
    </style:style>
    <style:style style:name="Stijl4Char" style:display-name="Stijl4 Char" style:family="text" style:parent-style-name="Kop4Char">
      <style:text-properties style:font-name="Titillium Web" style:font-name-asian="Yu Gothic Light" style:font-name-complex="Times New Roman" fo:font-style="italic" style:font-style-asian="italic" style:font-style-complex="italic" fo:color="#000000" fo:font-size="12pt" style:font-size-asian="12pt"/>
    </style:style>
    <style:style style:name="Koptekst" style:display-name="Kop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Titillium Web" fo:color="#000000" fo:font-size="11pt" style:font-size-asian="11pt"/>
    </style:style>
    <style:style style:name="Voettekst" style:display-name="Voet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Titillium Web" fo:color="#000000" fo:font-size="11pt" style:font-size-asian="11pt"/>
    </style:style>
    <style:style style:name="Normaalweb" style:display-name="Normaal (web)" style:family="paragraph" style:parent-style-name="Standaard">
      <style:paragraph-properties fo:margin-top="0.0694in" fo:margin-bottom="0.0694in"/>
      <style:text-properties style:font-name="Times New Roman" style:font-name-asian="Times New Roman" style:font-name-complex="Times New Roman" style:use-window-font-color="true" fo:font-size="12pt" style:font-size-asian="12pt" style:font-size-complex="12pt" style:language-asian="nl" style:country-asian="NL" fo:hyphenate="false"/>
    </style:style>
    <style:style style:name="Geenafstand" style:display-name="Geen afstand" style:family="paragraph">
      <style:text-properties style:font-name="Calibri" style:font-name-asian="Yu Mincho" fo:font-size="11pt" style:font-size-asian="11pt" style:language-asian="nl" style:country-asian="NL" fo:hyphenate="false"/>
    </style:style>
    <style:style style:name="GeenafstandChar" style:display-name="Geen afstand Char" style:family="text" style:parent-style-name="Standaardalinea-lettertype">
      <style:text-properties style:font-name="Calibri" style:font-name-asian="Yu Mincho" fo:font-size="11pt" style:font-size-asian="11pt" style:language-asian="nl" style:country-asian="NL"/>
    </style:style>
    <style:style style:name="Ballontekst" style:display-name="Ballontekst" style:family="paragraph" style:parent-style-name="Standaard">
      <style:paragraph-properties fo:line-height="100%"/>
      <style:text-properties style:font-name="Tahoma" style:font-name-complex="Tahoma" fo:font-size="8pt" style:font-size-asian="8pt" style:font-size-complex="8pt" fo:hyphenate="false"/>
    </style:style>
    <style:style style:name="BallontekstChar" style:display-name="Ballontekst Char" style:family="text" style:parent-style-name="Standaardalinea-lettertype">
      <style:text-properties style:font-name="Tahoma" style:font-name-complex="Tahoma" fo:color="#000000" fo:font-size="8pt" style:font-size-asian="8pt" style:font-size-complex="8pt"/>
    </style:style>
    <style:style style:name="Titel" style:display-name="Titel" style:family="paragraph" style:parent-style-name="Standaard" style:next-style-name="Standaard">
      <style:paragraph-properties style:contextual-spacing="true" fo:margin-top="0.1388in" fo:margin-bottom="0.25in" fo:line-height="100%"/>
      <style:text-properties style:font-name-asian="Yu Gothic Light" style:font-name-complex="Times New Roman" fo:font-weight="bold" style:font-weight-asian="bold" fo:color="#900055" fo:letter-spacing="0.0034in" style:letter-kerning="true" fo:font-size="36pt" style:font-size-asian="36pt" style:font-size-complex="26pt" fo:hyphenate="false"/>
    </style:style>
    <style:style style:name="TitelChar" style:display-name="Titel Char" style:family="text" style:parent-style-name="Standaardalinea-lettertype">
      <style:text-properties style:font-name-asian="Yu Gothic Light" style:font-name-complex="Times New Roman" fo:font-weight="bold" style:font-weight-asian="bold" fo:color="#900055" fo:letter-spacing="0.0034in" style:letter-kerning="true" fo:font-size="36pt" style:font-size-asian="36pt" style:font-size-complex="26pt"/>
    </style:style>
    <style:style style:name="Ondertitel" style:display-name="Ondertitel" style:family="paragraph" style:parent-style-name="Standaard" style:next-style-name="Standaard">
      <style:paragraph-properties fo:margin-top="0.3611in"/>
      <style:text-properties style:font-name-asian="Yu Gothic Light" style:font-name-complex="Times New Roman" fo:font-weight="bold" style:font-weight-asian="bold" style:font-style-complex="italic" fo:letter-spacing="0.0104in" fo:font-size="16pt" style:font-size-asian="16pt" style:font-size-complex="12pt" fo:hyphenate="false"/>
    </style:style>
    <style:style style:name="OndertitelChar" style:display-name="Ondertitel Char" style:family="text" style:parent-style-name="Standaardalinea-lettertype">
      <style:text-properties style:font-name="Titillium Web" style:font-name-asian="Yu Gothic Light" style:font-name-complex="Times New Roman" fo:font-weight="bold" style:font-weight-asian="bold" style:font-style-complex="italic" fo:color="#000000" fo:letter-spacing="0.0104in" fo:font-size="16pt" style:font-size-asian="16pt" style:font-size-complex="12pt"/>
    </style:style>
    <style:style style:name="Kop5Char" style:display-name="Kop 5 Char" style:family="text" style:parent-style-name="Standaardalinea-lettertype">
      <style:text-properties style:font-name="Calibri Light" style:font-name-asian="Yu Gothic Light" style:font-name-complex="Times New Roman" fo:color="#2F5496" fo:font-size="11pt" style:font-size-asian="11pt"/>
    </style:style>
    <style:style style:name="Subtielebenadrukking" style:display-name="Subtiele benadrukking" style:family="text" style:parent-style-name="Standaardalinea-lettertype">
      <style:text-properties fo:font-style="italic" style:font-style-asian="italic" style:font-style-complex="italic" fo:color="#404040" fo:language="nl" fo:country="NL"/>
    </style:style>
    <style:style style:name="Nadruk" style:display-name="Nadruk" style:family="text" style:parent-style-name="Standaardalinea-lettertype">
      <style:text-properties fo:font-style="italic" style:font-style-asian="italic" style:font-style-complex="italic" fo:language="nl" fo:country="NL"/>
    </style:style>
    <style:style style:name="Intensievebenadrukking" style:display-name="Intensieve benadrukking" style:family="text" style:parent-style-name="Standaardalinea-lettertype">
      <style:text-properties fo:font-style="italic" style:font-style-asian="italic" style:font-style-complex="italic" fo:color="#4472C4" fo:language="nl" fo:country="NL"/>
    </style:style>
    <style:style style:name="Zwaar" style:display-name="Zwaar" style:family="text" style:parent-style-name="Standaardalinea-lettertype">
      <style:text-properties style:font-name="Arial" fo:font-weight="bold" style:font-weight-asian="bold" style:font-weight-complex="bold" fo:font-style="normal" style:font-style-asian="normal" fo:font-size="12pt" style:font-size-asian="12pt" fo:language="nl" fo:country="NL"/>
    </style:style>
    <style:style style:name="Citaat" style:display-name="Citaat" style:family="paragraph" style:parent-style-name="Standaard" style:next-style-name="Standaard">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CitaatChar" style:display-name="Citaat Char" style:family="text" style:parent-style-name="Standaardalinea-lettertype">
      <style:text-properties style:font-name="Titillium Web" fo:font-style="italic" style:font-style-asian="italic" style:font-style-complex="italic" fo:color="#404040" fo:font-size="11pt" style:font-size-asian="11pt"/>
    </style:style>
    <style:style style:name="Duidelijkcitaat" style:display-name="Duidelijk citaat" style:family="paragraph" style:parent-style-name="Standaard" style:next-style-name="Standaard">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472C4" fo:hyphenate="false"/>
    </style:style>
    <style:style style:name="DuidelijkcitaatChar" style:display-name="Duidelijk citaat Char" style:family="text" style:parent-style-name="Standaardalinea-lettertype">
      <style:text-properties style:font-name="Titillium Web" fo:font-style="italic" style:font-style-asian="italic" style:font-style-complex="italic" fo:color="#4472C4" fo:font-size="11pt" style:font-size-asian="11pt"/>
    </style:style>
    <style:style style:name="Subtieleverwijzing" style:display-name="Subtiele verwijzing" style:family="text" style:parent-style-name="Standaardalinea-lettertype">
      <style:text-properties fo:font-variant="small-caps" fo:color="#5A5A5A" fo:language="nl" fo:country="NL"/>
    </style:style>
    <style:style style:name="Intensieveverwijzing" style:display-name="Intensieve verwijzing" style:family="text" style:parent-style-name="Standaardalinea-lettertype">
      <style:text-properties fo:font-weight="bold" style:font-weight-asian="bold" style:font-weight-complex="bold" fo:font-variant="small-caps" fo:color="#4472C4" fo:letter-spacing="0.0034in" fo:language="nl" fo:country="NL"/>
    </style:style>
    <style:style style:name="Titelvanboek" style:display-name="Titel van boek" style:family="text" style:parent-style-name="Standaardalinea-lettertype">
      <style:text-properties fo:font-weight="bold" style:font-weight-asian="bold" style:font-weight-complex="bold" fo:font-style="italic" style:font-style-asian="italic" style:font-style-complex="italic" fo:letter-spacing="0.0034in" fo:language="nl" fo:country="NL"/>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style>
    <style:style style:name="Onopgelostemelding" style:display-name="Onopgeloste melding" style:family="text" style:parent-style-name="Standaardalinea-lettertype">
      <style:text-properties fo:color="#605E5C" fo:background-color="#E1DFDD"/>
    </style:style>
    <style:style style:name="GevolgdeHyperlink" style:display-name="GevolgdeHyperlink" style:family="text" style:parent-style-name="Standaardalinea-lettertype">
      <style:text-properties fo:color="#954F72" style:text-underline-type="single" style:text-underline-style="solid" style:text-underline-width="auto" style:text-underline-mode="continuous"/>
    </style:style>
    <style:style style:name="Tekstvantijdelijkeaanduiding" style:display-name="Tekst van tijdelijke aanduiding" style:family="text" style:parent-style-name="Standaardalinea-lettertype">
      <style:text-properties fo:color="#808080"/>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fo:font-size="10pt" style:font-size-asian="10pt" style:font-size-complex="10pt" fo:hyphenate="false"/>
    </style:style>
    <style:style style:name="TekstopmerkingChar" style:display-name="Tekst opmerking Char" style:family="text" style:parent-style-name="Standaardalinea-lettertype">
      <style:text-properties fo:color="#000000" style:font-size-complex="10pt"/>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fo:font-weight="bold" style:font-weight-asian="bold" style:font-weight-complex="bold" fo:color="#000000" style:font-size-complex="10pt"/>
    </style:style>
    <style:style style:name="Revisie" style:display-name="Revisie" style:family="paragraph">
      <style:text-properties fo:color="#000000" fo:font-size="11pt" style:font-size-asian="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Titillium Web"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Titillium Web" style:font-name-asian="Calibri"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4LVL1" style:family="text">
      <style:text-properties style:font-name="Titillium Web"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fo:font-size="11pt" style:font-size-asian="11pt"/>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Wingdings" fo:font-size="11pt" style:font-size-asian="11pt"/>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fo:font-size="11pt" style:font-size-asian="11pt"/>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fo:font-size="11pt" style:font-size-asian="11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Wingdings" fo:font-size="11pt" style:font-size-asian="11pt"/>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rial" style:font-name-asian="Calibri"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Wingdings" fo:font-size="11pt" style:font-size-asian="11pt"/>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Wingdings" fo:font-size="11pt" style:font-size-asian="11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tillium Web"/>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tillium Web"/>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tillium Web"/>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7875in" fo:margin-bottom="0.4923in" fo:margin-right="0.4909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Voettekst" style:family="paragraph">
      <style:paragraph-properties fo:text-align="center"/>
    </style:style>
    <style:style style:name="T3" style:parent-style-name="Standaardalinea-lettertype" style:family="text">
      <style:text-properties fo:color="#900055"/>
    </style:style>
    <style:style style:name="T4" style:parent-style-name="Standaardalinea-lettertype" style:family="text">
      <style:text-properties style:font-weight-complex="bold" fo:color="#900055"/>
    </style:style>
    <style:style style:name="T5" style:parent-style-name="Standaardalinea-lettertype" style:family="text">
      <style:text-properties fo:color="#900055"/>
    </style:style>
    <style:style style:name="T6" style:parent-style-name="Standaardalinea-lettertype" style:family="text">
      <style:text-properties style:font-weight-complex="bold" fo:color="#900055"/>
    </style:style>
    <style:style style:name="P7" style:parent-style-name="Voettekst" style:family="paragraph">
      <style:text-properties fo:color="#900055"/>
    </style:style>
    <style:style style:name="P8" style:parent-style-name="Koptekst" style:family="paragraph">
      <style:paragraph-properties>
        <style:tab-stops>
          <style:tab-stop style:type="right" style:position="6.693in"/>
        </style:tab-stops>
      </style:paragraph-properties>
    </style:style>
    <style:style style:name="P9" style:parent-style-name="Voettekst" style:family="paragraph">
      <style:paragraph-properties fo:text-align="end"/>
    </style:style>
    <style:style style:family="graphic" style:name="a0" style:parent-style-name="Graphics">
      <style:graphic-properties fo:border="none" fo:background-color="transparent" style:wrap="parallel" style:wrap-contour="true" style:wrap-contour-mode="outside" style:horizontal-rel="paragraph" style:vertical-rel="page" style:horizontal-pos="from-left" style:vertical-pos="from-top" draw:allow-overlap="false"/>
    </style:style>
    <style:style style:family="graphic" style:name="a1" style:parent-style-name="Graphics">
      <style:graphic-properties fo:border="none" fo:background-color="transparent" style:wrap="parallel" style:wrap-contour="false" style:horizontal-rel="paragraph" style:vertical-rel="page" style:horizontal-pos="from-left" style:vertical-pos="from-top" draw:allow-overlap="false"/>
    </style:style>
  </office:automatic-styles>
  <office:master-styles>
    <style:master-page style:name="MPF0" style:page-layout-name="PL0">
      <style:header>
        <text:p text:style-name="Koptekst"><draw:frame draw:z-index="251657728" draw:style-name="a0" draw:name="Afbeelding 3" text:anchor-type="paragraph" svg:x="6.2125in" svg:y="0.18868in" svg:width="1.0673in" svg:height="1.24493in" style:rel-width="scale" style:rel-height="scale"><draw:image xlink:href="media/image1.png" xlink:type="simple" xlink:show="embed" xlink:actuate="onLoad"/><svg:title/><svg:desc/></draw:frame></text:p>
      </style:header>
      <style:footer>
        <text:p text:style-name="P2"><text:span text:style-name="T3">Pagina<text:s/></text:span><text:span text:style-name="T4"><text:page-number text:fixed="false">1</text:page-number></text:span><text:span text:style-name="T5"><text:s/>van<text:s/></text:span><text:span text:style-name="T6"><text:page-count>1</text:page-count></text:span></text:p>
        <text:p text:style-name="P7"/>
      </style:footer>
      <style:header-first>
        <text:p text:style-name="P8"><draw:frame draw:z-index="251656704" draw:style-name="a1" draw:name="Afbeelding 2" text:anchor-type="paragraph" svg:x="4.85833in" svg:y="0.36458in" svg:width="2.27559in" svg:height="1.1811in" style:rel-width="scale" style:rel-height="scale"><draw:image xlink:href="media/image2.png" xlink:type="simple" xlink:show="embed" xlink:actuate="onLoad"/><svg:title/><svg:desc>Logo gemeente Rijssen-Holten</svg:desc></draw:frame></text:p>
      </style:header-first>
      <style:footer-first>
        <text:p text:style-name="P9"/>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ankondiging</dc:title>
    <dc:description/>
    <dc:subject>Meervoudig onderhandse aanbesteding van: Levering AV middelen vergaderruimten gemeente Rijssen-Holten.</dc:subject>
    <meta:initial-creator>Gemeente Rijssen-Holten</meta:initial-creator>
    <dc:creator>Lesley Oljans - Klaassen</dc:creator>
    <meta:creation-date>2026-06-29T09:29:00Z</meta:creation-date>
    <dc:date>2026-06-29T09:29:00Z</dc:date>
    <meta:template xlink:href="Normal" xlink:type="simple"/>
    <meta:editing-cycles>2</meta:editing-cycles>
    <meta:editing-duration>PT0S</meta:editing-duration>
    <meta:user-defined meta:name="MediaServiceImageTags"/>
    <meta:user-defined meta:name="ContentTypeId">0x010100F449FB6CAC3C9D4C9C358E7944949D32</meta:user-defined>
    <meta:user-defined meta:name="docLang">nl</meta:user-defined>
    <meta:document-statistic meta:page-count="5" meta:paragraph-count="14" meta:word-count="1124" meta:character-count="7296" meta:row-count="51" meta:non-whitespace-character-count="6186"/>
  </office:meta>
</office:document-meta>
</file>